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/>
      <style:text-properties style:font-name="Times New Roman" fo:font-size="12pt" style:font-size-asian="12pt" style:font-name-complex="Times New Roman1" style:font-size-complex="12pt"/>
    </style:style>
    <style:style style:name="P2" style:family="paragraph" style:parent-style-name="Standard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P3" style:family="paragraph" style:parent-style-name="Standard">
      <style:paragraph-properties fo:line-height="115%"/>
    </style:style>
    <style:style style:name="P4" style:family="paragraph" style:parent-style-name="Standard">
      <style:paragraph-properties fo:line-height="115%" fo:text-align="justify" style:justify-single-word="false"/>
    </style:style>
    <style:style style:name="P5" style:family="paragraph" style:parent-style-name="Standard">
      <style:paragraph-properties fo:margin-top="0cm" fo:margin-bottom="0cm"/>
    </style:style>
    <style:style style:name="P6" style:family="paragraph" style:parent-style-name="Standard">
      <style:paragraph-properties fo:margin-left="3.747cm" fo:margin-right="0cm" fo:margin-top="0cm" fo:margin-bottom="0cm" fo:text-indent="0cm" style:auto-text-indent="false"/>
    </style:style>
    <style:style style:name="P7" style:family="paragraph" style:parent-style-name="Standard">
      <style:paragraph-properties fo:margin-left="3.747cm" fo:margin-right="0cm" fo:text-indent="1.249cm" style:auto-text-indent="false"/>
    </style:style>
    <style:style style:name="P8" style:family="paragraph" style:parent-style-name="Standard" style:master-page-name="Standard">
      <style:paragraph-properties style:page-number="auto"/>
    </style:style>
    <style:style style:name="T1" style:family="text">
      <style:text-properties style:font-name="Times New Roman" fo:font-size="12pt" style:font-size-asian="12pt" style:font-name-complex="Times New Roman1" style:font-size-complex="12pt"/>
    </style:style>
    <style:style style:name="T2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fo:language="en" fo:country="US" style:font-size-asian="12pt" style:font-name-complex="Times New Roman1" style:font-size-complex="12pt"/>
    </style:style>
    <style:style style:name="T4" style:family="text">
      <style:text-properties style:font-name="Times New Roman" fo:font-size="28pt" fo:font-weight="bold" style:font-size-asian="28pt" style:font-weight-asian="bold" style:font-name-complex="Times New Roman1" style:font-size-complex="28pt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2"><text:tab/><text:tab/><text:tab/><text:tab/><text:tab/><text:tab/><text:tab/><text:tab/>Katowice, 18 sierpnia 2026 r. </text:span></text:p>
      <text:p text:style-name="P2"/>
      <text:p text:style-name="P6"><text:span text:style-name="T2">Marszałek Sejmu RP Szanowny Pan Włodzimierz Czarzasty</text:span></text:p>
      <text:p text:style-name="P5"><text:span text:style-name="T2"><text:tab/><text:tab/><text:tab/>Marszałek Senatu RP Szanowna Pani Małgorzata Kidawa-Błońska</text:span></text:p>
      <text:p text:style-name="P5"><text:span text:style-name="T2"><text:tab/><text:tab/><text:tab/>Prezes Rady Ministrów RP Szanowny Pan Donald Tusk</text:span></text:p>
      <text:p text:style-name="P2"/>
      <text:p text:style-name="P7"><text:span text:style-name="T4">Petycja</text:span></text:p>
      <text:p text:style-name="P4"><text:span text:style-name="T1"><text:tab/>Szanowni Państwo my niżej podpisani zwracamy się z poniższą petycją, gdyż Ministerstwo Rozwoju i Infrastruktury od ubiegłego roku prowadzi prace nad zmianami ustawy o spółdzielniach mieszkaniowych i ustawy prawo spółdzielcze. Projektodawcy twierdzą,<text:line-break/> iż działają do naszego dobra podpierając się przedstawicielami ,,stowarzyszeń”, które działają gdzieś na marginesie spółdzielczości mieszkaniowej.</text:span></text:p>
      <text:p text:style-name="P4"><text:span text:style-name="T1">W naszej ocenie proponowane zmiany w/w ustaw zawarte w obu wersjach druku UD-311, <text:line-break/>w znakomitej większości pozostają w sprzeczności z definicją i praktyką działania spółdzielni mieszkaniowych oraz zagwarantowanymi dla niej prawami określonymi Konstytucją RP.</text:span></text:p>
      <text:p text:style-name="P4"><text:span text:style-name="T1">Spółdzielnie mieszkaniowe są bowiem autonomicznymi zrzeszeniami osób, które dobrowolnie zjednoczyły się w celu zaspokajania swoich potrzeb ekonomicznych i społecznych stanowią prywatny segment gospodarki i należą do struktur społeczeństwa obywatelskiego. Projektowane zmiany uważamy za zamach na naszą samorządność, którą zawieramy <text:line-break/>w statutach, gdzie w zależności od wielkości spółdzielni, jej uwarunkowań gospodarczych <text:line-break/>i społecznych kształtujemy nasz wewnętrzny ustrój, ale też jako członkowie ponosimy za to odpowiedzialność. </text:span></text:p>
      <text:p text:style-name="P4"><text:span text:style-name="T1">Odnosząc się do projektowanych zmian w ustawie pragniemy wyrazić nasz sprzeciw wobec tych regulacji, które:</text:span></text:p>
      <text:p text:style-name="P4"><text:span text:style-name="T1">1. Pogorszają sytuację rynkową i gospodarczą naszych spółdzielni pozbawiając je w praktyce możliwości zachowania tajemnicy prywatnego przedsiębiorstwa, tajemnicy handlowej, będą <text:line-break/>w sprzeczności z ustawą o zwalczaniu nieuczciwej konkurencji, a ochronę danych osobowych uczynią fikcję.</text:span></text:p>
      <text:p text:style-name="P4"><text:span text:style-name="T1">2. Nałożą dodatkowe w stosunku do rynku i pozostałych branż spółdzielczych obowiązki, <text:line-break/>za którym realizację zapłacimy my członkowie nie zależnie od naszej woli:</text:span></text:p>
      <text:p text:style-name="P4"><text:span text:style-name="T1">- obowiązkowe zrzeszanie się w związkach rewizyjnych</text:span></text:p>
      <text:p text:style-name="P4"><text:span text:style-name="T1">- dodatkowe lustracji</text:span></text:p>
      <text:p text:style-name="P4"><text:span text:style-name="T1">- publiczne rejestry umów</text:span></text:p>
      <text:p text:style-name="P4"><text:span text:style-name="T1">- koszty informatyczne, pracownicze i związane z cyber bezpieczeństwem</text:span></text:p>
      <text:p text:style-name="P4"><text:soft-page-break/><text:span text:style-name="T1">- koszty organizacyjne</text:span></text:p>
      <text:p text:style-name="P4"><text:span text:style-name="T1">Aktualnie wg danych GUS spółdzielnie mieszkaniowe pod względem opłat za lokale są najkorzystniejszą formą gospodarowania, chcemy aby tak pozostało</text:span></text:p>
      <text:p text:style-name="P3"><text:span text:style-name="T1">3. Zrodzą realne ryzyko paraliżu instytucjonalnego i decyzyjnego, które projektodawca zawiera w zakresie działania rad nadzorczych i zarządów, nawet się z tym nie kryjąc. <text:line-break/></text:span><text:span text:style-name="T2">Nie chcemy w naszych spółdzielniach niezapłaconych terminowo faktur, niezrealizowanych kontraktów i KURATORÓW.</text:span><text:span text:style-name="T1"> <text:line-break/>Przez ponad 30 lat funkcjonowania spółdzielczości mieszkaniowej <text:s/>w warunkach rynkowych takie zdarzenia mogły mieć incydentalny charakter, po wejściu w życie projektowanych zmian staną się realnym problemem. Niestety to my członkowie poniesiemy ich konsekwencje finansowe, gospodarcze i społeczne.</text:span></text:p>
      <text:p text:style-name="P4"><text:span text:style-name="T1">4. Naruszają nasze prawa do samostanowienia i wewnątrzspółdzielczej samorządności poprzez uregulowania statutowe, które są kształtowane w spółdzielniach przez nas członków adekwatnie do możliwości i potrzeb danej spółdzielni. Tymczasem projekt wkracza w sferę, która od dekad była domeną statutów lub uchwał walnego zgromadzenia członków danej spółdzielni. Zapewniamy, iż nie jesteśmy obywatelami ,,szczególnej troski” i potrafimy sami zadbać o swoje sprawy w swojej spółdzielni.</text:span></text:p>
      <text:p text:style-name="P4"><text:span text:style-name="T1">Uważamy, iż projekt ustawy zawarty w druku UD 311 zagraża ciągłości działalności spółdzielni mieszkaniowych w całej Polsce. Pogarsza ich pozycję rynkową, negatywnie wpłynie na ilość<text:line-break/> i jakość kontrahentów oraz osłabi możliwości negocjacyjne przy nabywaniu usług i towarów. Stanowi ewidentną nadregulację branży w stosunku do rynku i innych spółdzielczych branż. Mamy dość takich pseudo reform, których celem w naszej ocenie jest jedynie zbijanie wątpliwego kapitału politycznego przez osoby, które mają złą wolę albo nie rozumieją naszej działalności.</text:span></text:p>
      <text:p text:style-name="P4"><text:span text:style-name="T2">My też jesteśmy obywatelami i wyborcami.</text:span><text:span text:style-name="T1"> </text:span></text:p>
      <text:p text:style-name="P4"><text:span text:style-name="T1">Zwracamy się do Państwa Marszałków Sejmu i Senatu oraz Pana Premiera z wielką prośbą <text:line-break/>o zrozumienie i ochronę naszych praw i swobód przed nieupragnioną i nieodpowiedzialną ingerencją. Nasze spółdzielnie to dorobek nasz i wielu pokoleń spółdzielców przed nami, a dla nas stanowią wielką wartość, której będziemy bronić jeśli trzeba to w <text:s/>Warszawie tak, jak kilkanaście lat temu, gdy przyjechaliśmy na specjalny Kongres w obronie istnienia spółdzielczości jaką znamy, akceptujemy i rozumiemy. </text:span></text:p>
      <text:p text:style-name="P4"><text:span text:style-name="T1">Jednocześnie składamy podziękowania dla wszystkich Parlamentarzystów, Pań i Panów Ministrów, którymi dotychczas wsłuchając się w głosy naszego środowiska wyrazili negatywną opinię na temat powyższego projektu. </text:span></text:p>
      <text:p text:style-name="P1"/>
      <text:p text:style-name="P4"><text:span text:style-name="T1">Do reprezentacji w sprawie petycji wskazujemy Barbara Konieczna. Adres do korespondencji: ul. Uczniowska 22/125 43-100 Tychy</text:span></text:p>
      <text:p text:style-name="P4"><text:span text:style-name="T3">Email: barbarako8@tlen.pl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letter-kerning="true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letter-kerning="true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2f5496" style:font-name="Calibri Light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2f5496" style:font-name="Calibri Light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2f5496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2f5496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2f5496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2f5496" fo:border-bottom="0.018cm solid #2f5496"/>
      <style:text-properties fo:color="#2f5496" fo:font-style="italic" style:font-style-asian="italic" style:font-style-complex="italic"/>
    </style:style>
    <style:style style:name="footnote_20_text" style:display-name="footnote text" style:family="paragraph" style:parent-style-name="Standard" style:default-outline-level="" style:list-style-name="">
      <style:paragraph-properties fo:margin-top="0cm" fo:margin-bottom="0cm" fo:line-height="100%"/>
      <style:text-properties fo:font-size="10pt" style:font-size-asian="10pt" style:font-size-complex="10pt"/>
    </style:style>
    <style:style style:name="annotation_20_text" style:display-name="annotation text" style:family="paragraph" style:parent-style-name="Standard" style:default-outline-level="" style:list-style-name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 style:list-style-name=""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style:font-name="Calibri Light" fo:font-size="20pt" style:font-size-asian="20pt" style:font-name-complex="F" style:font-size-complex="20pt"/>
    </style:style>
    <style:style style:name="Nagłówek_20_2_20_Znak" style:display-name="Nagłówek 2 Znak" style:family="text" style:parent-style-name="Default_20_Paragraph_20_Font">
      <style:text-properties fo:color="#2f5496" style:font-name="Calibri Light" fo:font-size="16pt" style:font-size-asian="16pt" style:font-name-complex="F" style:font-size-complex="16pt"/>
    </style:style>
    <style:style style:name="Nagłówek_20_3_20_Znak" style:display-name="Nagłówek 3 Znak" style:family="text" style:parent-style-name="Default_20_Paragraph_20_Font">
      <style:text-properties fo:color="#2f5496" fo:font-size="14pt" style:font-size-asian="14pt" style:font-name-complex="F" style:font-size-complex="14pt"/>
    </style:style>
    <style:style style:name="Nagłówek_20_4_20_Znak" style:display-name="Nagłówek 4 Znak" style:family="text" style:parent-style-name="Default_20_Paragraph_20_Font">
      <style:text-properties fo:color="#2f5496" fo:font-style="italic" style:font-style-asian="italic" style:font-name-complex="F" style:font-style-complex="italic"/>
    </style:style>
    <style:style style:name="Nagłówek_20_5_20_Znak" style:display-name="Nagłówek 5 Znak" style:family="text" style:parent-style-name="Default_20_Paragraph_20_Font">
      <style:text-properties fo:color="#2f5496" style:font-name-complex="F"/>
    </style:style>
    <style:style style:name="Nagłówek_20_6_20_Znak" style:display-name="Nagłówek 6 Znak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Nagłówek_20_7_20_Znak" style:display-name="Nagłówek 7 Znak" style:family="text" style:parent-style-name="Default_20_Paragraph_20_Font">
      <style:text-properties fo:color="#595959" style:font-name-complex="F"/>
    </style:style>
    <style:style style:name="Nagłówek_20_8_20_Znak" style:display-name="Nagłówek 8 Znak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Nagłówek_20_9_20_Znak" style:display-name="Nagłówek 9 Znak" style:family="text" style:parent-style-name="Default_20_Paragraph_20_Font">
      <style:text-properties fo:color="#272727" style:font-name-complex="F"/>
    </style:style>
    <style:style style:name="Tytuł_20_Znak" style:display-name="Tytuł Znak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Podtytuł_20_Znak" style:display-name="Podtytuł Znak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ytat_20_Znak" style:display-name="Cytat Znak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2f5496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2f5496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2f5496" fo:letter-spacing="0.009cm" fo:font-weight="bold" style:font-weight-asian="bold" style:font-weight-complex="bold"/>
    </style:style>
    <style:style style:name="Tekst_20_przypisu_20_dolnego_20_Znak" style:display-name="Tekst przypisu dolnego Znak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Tekst_20_komentarza_20_Znak" style:display-name="Tekst komentarza Znak" style:family="text" style:parent-style-name="Default_20_Paragraph_20_Font">
      <style:text-properties fo:font-size="10pt" style:font-size-asian="10pt" style:font-size-complex="10pt"/>
    </style:style>
    <style:style style:name="Temat_20_komentarza_20_Znak" style:display-name="Temat komentarza Znak" style:family="text" style:parent-style-name="Tekst_20_komentarza_20_Znak">
      <style:text-properties fo:font-size="10pt" fo:font-weight="bold" style:font-size-asian="10pt" style:font-weight-asian="bold" style:font-size-complex="10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ZRSM Katowice</meta:initial-creator>
    <dc:creator>gsm </dc:creator>
    <meta:editing-cycles>16</meta:editing-cycles>
    <meta:print-date>2026-08-19T07:31:00</meta:print-date>
    <meta:creation-date>2026-08-18T10:22:00</meta:creation-date>
    <dc:date>2026-08-27T10:32:31.85</dc:date>
    <meta:editing-duration>PT56S</meta:editing-duration>
    <meta:generator>OpenOffice/4.1.15$Win32 OpenOffice.org_project/4115m2$Build-9813</meta:generator>
    <meta:document-statistic meta:table-count="0" meta:image-count="0" meta:object-count="0" meta:page-count="2" meta:paragraph-count="25" meta:word-count="622" meta:character-count="478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